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, 'Segoe UI Web (West European)', apple-system, BlinkMacSystemFont, Roboto, 'Helvetica Neue', sans-serif"/>
    <style:font-face style:name="Verdana" svg:font-family="Verdana, Geneva, sans-serif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rsid="00091a42" officeooo:paragraph-rsid="00091a42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fo:font-weight="bold" officeooo:rsid="00091a42" officeooo:paragraph-rsid="00091a42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Verdana" fo:font-size="12pt" fo:letter-spacing="normal" fo:font-style="normal" fo:font-weight="normal" officeooo:rsid="00091a42" officeooo:paragraph-rsid="00091a42" style:font-size-asian="12pt" style:font-weight-asian="bold" style:font-size-complex="12pt" style:font-weight-complex="bold" loext:padding="0cm" loext:border="none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officeooo:rsid="00091a42" officeooo:paragraph-rsid="00091a42" style:font-size-asian="14pt" style:font-weight-asian="bold" style:font-size-complex="14pt" style:font-weight-complex="bold"/>
    </style:style>
    <style:style style:name="P5" style:family="paragraph" style:parent-style-name="Text_20_body">
      <style:paragraph-properties fo:margin-left="0cm" fo:margin-right="0cm" fo:orphans="2" fo:widows="2" fo:text-indent="0cm" style:auto-text-indent="false"/>
      <style:text-properties fo:font-variant="normal" fo:text-transform="none" fo:color="#000000" loext:opacity="100%" style:font-name="Verdana" fo:font-size="10pt" fo:letter-spacing="normal" fo:font-style="normal" fo:font-weight="normal" loext:padding="0cm" loext:border="none"/>
    </style:style>
    <style:style style:name="P6" style:family="paragraph" style:parent-style-name="Text_20_body" style:list-style-name="L1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Verdana" fo:font-size="12pt" fo:letter-spacing="normal" fo:font-style="normal" fo:font-weight="normal" officeooo:rsid="00091a42" officeooo:paragraph-rsid="00091a42" style:font-size-asian="12pt" style:font-size-complex="12pt" loext:padding="0cm" loext:border="none"/>
    </style:style>
    <style:style style:name="P7" style:family="paragraph" style:parent-style-name="Text_20_body" style:list-style-name="L1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Verdana" fo:font-size="12pt" fo:letter-spacing="normal" fo:font-style="normal" fo:font-weight="normal" style:font-size-asian="12pt" style:font-size-complex="12pt" loext:padding="0cm" loext:border="none"/>
    </style:style>
    <style:style style:name="P8" style:family="paragraph" style:parent-style-name="Text_20_body" style:list-style-name="L1">
      <style:paragraph-properties fo:margin-left="0cm" fo:margin-right="0cm" fo:orphans="2" fo:widows="2" fo:text-indent="0cm" style:auto-text-indent="false"/>
      <style:text-properties fo:font-variant="normal" fo:text-transform="none" fo:color="#000000" loext:opacity="100%" style:font-name="Verdana" fo:font-size="12pt" fo:letter-spacing="normal" fo:font-style="normal" fo:font-weight="normal" style:font-size-asian="12pt" style:font-size-complex="12pt" loext:padding="0cm" loext:border="none"/>
    </style:style>
    <style:style style:name="P9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000000" loext:opacity="100%" style:font-name="Verdana" fo:font-size="12pt" fo:letter-spacing="normal" fo:font-style="normal" fo:font-weight="bold" officeooo:rsid="00091a42" officeooo:paragraph-rsid="00091a42" style:font-size-asian="12pt" style:font-weight-asian="bold" style:font-size-complex="12pt" style:font-weight-complex="bold" loext:padding="0cm" loext:border="none"/>
    </style:style>
    <style:style style:name="P10" style:family="paragraph" style:parent-style-name="Text_20_body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000000" loext:opacity="100%" style:font-name="Verdana" fo:font-size="12pt" fo:letter-spacing="normal" fo:font-style="normal" fo:font-weight="bold" officeooo:rsid="00091a42" officeooo:paragraph-rsid="00091a42" style:font-size-asian="12pt" style:font-weight-asian="bold" style:font-size-complex="12pt" style:font-weight-complex="bold" loext:padding="0cm" loext:border="none"/>
    </style:style>
    <style:style style:name="T1" style:family="text">
      <style:text-properties officeooo:rsid="00091a42"/>
    </style:style>
    <style:style style:name="T2" style:family="text">
      <style:text-properties fo:font-weight="normal" style:font-weight-asian="normal" style:font-weight-complex="normal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RECETTE BURGER DRDLC 2025</text:p>
      <text:p text:style-name="P4">POMONA SAINT PRIEST</text:p>
      <text:p text:style-name="P4">CHAMBERY MERCREDI 9 AVRIL 2025</text:p>
      <text:p text:style-name="P1"/>
      <text:p text:style-name="P1"/>
      <text:p text:style-name="P1"/>
      <text:p text:style-name="P1">LISTE D’INGREDIENTS</text:p>
      <text:p text:style-name="P3"/>
      <text:list xml:id="list454804826" text:style-name="L1">
        <text:list-item>
          <text:p text:style-name="P6">Smash Burger 80g flambé au whisky</text:p>
        </text:list-item>
        <text:list-item>
          <text:p text:style-name="P6">langue de bœuf cuite</text:p>
        </text:list-item>
        <text:list-item>
          <text:p text:style-name="P6">Pain brioché</text:p>
        </text:list-item>
        <text:list-item>
          <text:p text:style-name="P7">Tranche de cantal jeune</text:p>
        </text:list-item>
        <text:list-item>
          <text:p text:style-name="P7">Sauce <text:span text:style-name="T1">béarnaise SOCOPA</text:span></text:p>
        </text:list-item>
        <text:list-item>
          <text:p text:style-name="P8">Oignon rouge tranche fine</text:p>
        </text:list-item>
      </text:list>
      <text:p text:style-name="P5"/>
      <text:p text:style-name="P9">PROGRESSION DE LA RECETTE</text:p>
      <text:p text:style-name="P9"/>
      <text:p text:style-name="P10">.<text:span text:style-name="T2"> Pain toasté sur plancha</text:span></text:p>
      <text:p text:style-name="P10"><text:span text:style-name="T2">. Smash flambé devant les convives avec whisky surmonté de tranches cantal</text:span></text:p>
      <text:p text:style-name="P10"><text:span text:style-name="T2">. fines tranches de langue de bœuf cuite snackées</text:span></text:p>
      <text:p text:style-name="P10"><text:span text:style-name="T2"/></text:p>
      <text:p text:style-name="P10"><text:span text:style-name="T2">Dépose de la sauce béarnaise sur buns </text:span></text:p>
      <text:p text:style-name="P10"><text:span text:style-name="T2">oignons rouges</text:span></text:p>
      <text:p text:style-name="P10"><text:span text:style-name="T2">smash + cantal</text:span></text:p>
      <text:p text:style-name="P10"><text:span text:style-name="T2">langue de bœuf par dessus</text:span></text:p>
      <text:p text:style-name="P10"><text:span text:style-name="T2"/></text:p>
      <text:p text:style-name="P10"><text:span text:style-name="T2"/></text:p>
      <text:p text:style-name="P5"/>
      <text:p text:style-name="P5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, 'Segoe UI Web (West European)', apple-system, BlinkMacSystemFont, Roboto, 'Helvetica Neue', sans-serif"/>
    <style:font-face style:name="Verdana" svg:font-family="Verdana, Geneva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10T09:39:58.677000000</meta:creation-date>
    <dc:date>2025-03-10T09:49:23.348000000</dc:date>
    <meta:editing-duration>PT9M25S</meta:editing-duration>
    <meta:editing-cycles>1</meta:editing-cycles>
    <meta:document-statistic meta:table-count="0" meta:image-count="0" meta:object-count="0" meta:page-count="1" meta:paragraph-count="18" meta:word-count="90" meta:character-count="498" meta:non-whitespace-character-count="431"/>
    <meta:generator>LibreOffice/7.5.3.2$Windows_X86_64 LibreOffice_project/9f56dff12ba03b9acd7730a5a481eea045e468f3</meta:generator>
  </office:meta>
</office:document-meta>
</file>